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 style:list-style-name="">
      <style:paragraph-properties fo:margin-top="0cm" fo:margin-bottom="0cm" fo:line-height="100%" style:text-autospace="none" style:writing-mode="lr-tb"/>
      <style:text-properties style:font-name="Courier New" style:font-name-asian="Courier New" style:font-name-complex="Courier New"/>
    </style:style>
    <style:style style:name="P2" style:family="paragraph" style:parent-style-name="Standard" style:list-style-name="">
      <style:paragraph-properties fo:margin-top="0cm" fo:margin-bottom="0cm" fo:line-height="100%" style:text-autospace="none" style:writing-mode="lr-tb">
        <style:tab-stops/>
      </style:paragraph-properties>
      <style:text-properties style:font-name="Courier New" style:font-name-asian="Courier New" style:font-name-complex="Courier New"/>
    </style:style>
    <style:style style:name="P3" style:family="paragraph" style:parent-style-name="Standard" style:list-style-name="" style:master-page-name="Standard">
      <style:paragraph-properties fo:margin-top="0cm" fo:margin-bottom="0cm" fo:line-height="100%" style:page-number="auto" style:text-autospace="none" style:writing-mode="lr-tb"/>
      <style:text-properties style:font-name="Courier New" style:font-name-asian="Courier New" style:font-name-complex="Courier New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Oświadczenie uczestnika biegu </text:p>
      <text:p text:style-name="P1"/>
      <text:p text:style-name="P1">„ŚLADAMI WOJENNEJ HISTORII INOWŁODZA” </text:p>
      <text:p text:style-name="P1"/>
      <text:p text:style-name="P1">15.08.2015r. </text:p>
      <text:p text:style-name="P1">Ja,............................................................. oświadczam, że zapoznałem/-am się z Regulaminem </text:p>
      <text:p text:style-name="P1">biegu „ŚLADAMI WOJENNEJ HISTORII INOWŁODZA” organizowanego przez GMINNE CENTRUM KULTURY Z SIEDZIBĄ W ZAMKU W INOWŁODZU <text:s/>i akceptuję zawarte w nim </text:p>
      <text:p text:style-name="P1">postanowienia oraz przyjmuję do wiadomości, że: </text:p>
      <text:p text:style-name="P1"/>
      <text:p text:style-name="P1">-Organizator, wszystkie osoby z nim współpracujące, a także osoby związane z przeprowadzeniem </text:p>
      <text:p text:style-name="P1">i organizacją biegu nie ponoszą odpowiedzialności względem uczestników za szkody osobowe, </text:p>
      <text:p text:style-name="P1">rzeczowe i majątkowe, które wystąpią przed, w trakcie lub po biegu; </text:p>
      <text:p text:style-name="P1">-Startuję na własną odpowiedzialność; </text:p>
      <text:p text:style-name="P1">-Zaświadczam, że stan mojego zdrowia -poświadczony niniejszym oświadczeniem umożliwia mi udział </text:p>
      <text:p text:style-name="P1">w tym biegu; </text:p>
      <text:p text:style-name="P1">-Ponoszę odpowiedzialność cywilną i prawną za wyrządzone przeze mnie szkody; </text:p>
      <text:p text:style-name="P1">-Przez akceptację niniejszego oświadczenia zrzekam się prawa dochodzenia prawnego lub </text:p>
      <text:p text:style-name="P1">zwrotnego od organizatora lub jego zleceniobiorców w razie wypadku lub szkody związanej </text:p>
      <text:p text:style-name="P1">z biegiem; </text:p>
      <text:p text:style-name="P1">-Przyjmuję do wiadomości, że w razie wypadku nie mogę wnosić żadnych roszczeń w stosunku do </text:p>
      <text:p text:style-name="P1">organizatora; </text:p>
      <text:p text:style-name="P1">-Przyjmuję do wiadomości, że należy przestrzegać zarządzeń służb porządkowych oraz warunków </text:p>
      <text:p text:style-name="P1">regulaminu; </text:p>
      <text:p text:style-name="P1">-Zgadzam się z warunkami uczestnictwa i zgłaszam swoje uczestnictwo w ww. zawodach. </text:p>
      <text:p text:style-name="P1">-W przypadku startu młodzieży poniżej 18 lat wymagana jest zgoda rodzica lub opiekuna prawnego, </text:p>
      <text:p text:style-name="P1">poprzez złożenie podpisu; </text:p>
      <text:p text:style-name="P1">-Na podstawie ustawy z dnia 29 sierpnia 1997 roku o ochronie danych osobowych (Dz. U. Nr 133, poz. </text:p>
      <text:p text:style-name="P1">883 ze zm.) wyrażam zgodę na przetwarzanie moich danych osobowych w celach marketingowych </text:p>
      <text:p text:style-name="P1">i promocyjnych. </text:p>
      <text:p text:style-name="P1"/>
      <text:p text:style-name="P1"><text:s/>INOWŁÓDZ DNIA...................... </text:p>
      <text:p text:style-name="P1"/>
      <text:p text:style-name="P2">(czytelny podpis uczestnika biegu) (czytelny podpis rodzica lub opiekuna prawnego)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43S</meta:editing-duration>
    <meta:editing-cycles>3</meta:editing-cycles>
    <meta:generator>OpenOffice/4.1.0$Win32 OpenOffice.org_project/410m18$Build-9764</meta:generator>
    <dc:date>2015-08-07T08:24:09.60</dc:date>
    <meta:document-statistic meta:table-count="0" meta:image-count="0" meta:object-count="0" meta:page-count="1" meta:paragraph-count="28" meta:word-count="231" meta:character-count="1789"/>
    <meta:user-defined meta:name="Info 1"/>
    <meta:user-defined meta:name="Info 2"/>
    <meta:user-defined meta:name="Info 3"/>
    <meta:user-defined meta:name="Info 4"/>
  </office:meta>
</office:document-meta>
</file>