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a1" style:family="table">
      <style:table-properties style:width="17.013cm" fo:margin-left="0cm" fo:margin-right="-0.012cm" table:align="margins"/>
    </style:style>
    <style:style style:name="Tabela1.A" style:family="table-column">
      <style:table-column-properties style:column-width="0.873cm" style:rel-column-width="495*"/>
    </style:style>
    <style:style style:name="Tabela1.B" style:family="table-column">
      <style:table-column-properties style:column-width="4.792cm" style:rel-column-width="2717*"/>
    </style:style>
    <style:style style:name="Tabela1.C" style:family="table-column">
      <style:table-column-properties style:column-width="2.835cm" style:rel-column-width="1607*"/>
    </style:style>
    <style:style style:name="Tabela1.D" style:family="table-column">
      <style:table-column-properties style:column-width="2.833cm" style:rel-column-width="1606*"/>
    </style:style>
    <style:style style:name="Tabela1.F" style:family="table-column">
      <style:table-column-properties style:column-width="2.847cm" style:rel-column-width="1614*"/>
    </style:style>
    <style:style style:name="Tabe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a1.F1" style:family="table-cell">
      <style:table-cell-properties fo:padding="0.097cm" fo:border="0.002cm solid #000000"/>
    </style:style>
    <style:style style:name="Tabela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Tabela1.B2" style:family="table-cell">
      <style:table-cell-properties fo:padding="0.097cm" fo:border-left="0.002cm solid #000000" fo:border-right="none" fo:border-top="none" fo:border-bottom="0.002cm solid #000000"/>
    </style:style>
    <style:style style:name="Tabela1.F2" style:family="table-cell" style:data-style-name="N0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Standard" style:list-style-name="L1"/>
    <style:style style:name="P2" style:family="paragraph" style:parent-style-name="Standard" style:list-style-name="L2"/>
    <style:style style:name="P3" style:family="paragraph" style:parent-style-name="Standard" style:list-style-name="L3"/>
    <style:style style:name="P4" style:family="paragraph" style:parent-style-name="Standard" style:list-style-name="L4"/>
    <style:style style:name="P5" style:family="paragraph" style:parent-style-name="Standard" style:list-style-name="L5"/>
    <style:style style:name="P6" style:family="paragraph" style:parent-style-name="Standard" style:list-style-name="L6"/>
    <style:style style:name="P7" style:family="paragraph" style:parent-style-name="Standard" style:list-style-name="L7"/>
    <style:style style:name="P8" style:family="paragraph" style:parent-style-name="Standard" style:list-style-name="L8"/>
    <style:style style:name="P9" style:family="paragraph" style:parent-style-name="Standard" style:list-style-name="L9"/>
    <style:style style:name="P10" style:family="paragraph" style:parent-style-name="Standard" style:list-style-name="L10"/>
    <style:style style:name="P11" style:family="paragraph" style:parent-style-name="Standard" style:list-style-name="L11"/>
    <style:style style:name="P12" style:family="paragraph" style:parent-style-name="Standard" style:list-style-name="L12"/>
    <style:style style:name="P13" style:family="paragraph" style:parent-style-name="Standard" style:list-style-name="L13"/>
    <style:style style:name="P14" style:family="paragraph" style:parent-style-name="Standard" style:list-style-name="L14"/>
    <style:style style:name="P15" style:family="paragraph" style:parent-style-name="Standard" style:list-style-name="L15"/>
    <style:style style:name="P16" style:family="paragraph" style:parent-style-name="Standard" style:list-style-name="L16"/>
    <style:style style:name="P17" style:family="paragraph" style:parent-style-name="Standard" style:list-style-name="L17"/>
    <style:style style:name="P18" style:family="paragraph" style:parent-style-name="Standard" style:list-style-name="L18"/>
    <style:style style:name="P19" style:family="paragraph" style:parent-style-name="Standard" style:list-style-name="L19"/>
    <style:style style:name="P20" style:family="paragraph" style:parent-style-name="Standard" style:list-style-name="L20"/>
    <style:style style:name="P21" style:family="paragraph" style:parent-style-name="Standard" style:list-style-name="L21"/>
    <style:style style:name="P22" style:family="paragraph" style:parent-style-name="Standard" style:list-style-name="L22"/>
    <style:style style:name="P23" style:family="paragraph" style:parent-style-name="Standard" style:list-style-name="L23"/>
    <style:style style:name="P24" style:family="paragraph" style:parent-style-name="Standard" style:list-style-name="L24"/>
    <style:style style:name="P25" style:family="paragraph" style:parent-style-name="Standard" style:list-style-name="L25"/>
    <style:style style:name="P26" style:family="paragraph" style:parent-style-name="Standard" style:list-style-name="L26"/>
    <style:style style:name="P27" style:family="paragraph" style:parent-style-name="Standard" style:list-style-name="L27"/>
    <style:style style:name="P28" style:family="paragraph" style:parent-style-name="Standard" style:list-style-name="L28"/>
    <style:style style:name="P29" style:family="paragraph" style:parent-style-name="Standard" style:list-style-name="L29"/>
    <style:style style:name="P30" style:family="paragraph" style:parent-style-name="Standard" style:list-style-name="L30"/>
    <style:style style:name="P31" style:family="paragraph" style:parent-style-name="Standard" style:list-style-name="L31"/>
    <style:style style:name="P32" style:family="paragraph" style:parent-style-name="Standard" style:list-style-name="L32"/>
    <style:style style:name="P33" style:family="paragraph" style:parent-style-name="Standard" style:list-style-name="L33"/>
    <style:style style:name="P34" style:family="paragraph" style:parent-style-name="Standard" style:list-style-name="L34"/>
    <style:style style:name="P35" style:family="paragraph" style:parent-style-name="Table_20_Contents">
      <style:paragraph-properties fo:text-align="center" style:justify-single-word="false"/>
    </style:style>
    <text:list-style style:name="L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8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8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9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1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Bieg na 60m chłopców grupa I</text:p>
      <text:list xml:id="list4274329055770754310" text:style-name="L1">
        <text:list-item>
          <text:p text:style-name="P1">SP nr 7</text:p>
        </text:list-item>
        <text:list-item>
          <text:p text:style-name="P1">SP nr 12</text:p>
        </text:list-item>
        <text:list-item>
          <text:p text:style-name="P1">SP nr 1</text:p>
        </text:list-item>
      </text:list>
      <text:p text:style-name="Standard"/>
      <text:p text:style-name="Standard">Bieg na 60m chłopców grupa II</text:p>
      <text:list xml:id="list8985953900692466532" text:style-name="L2">
        <text:list-item>
          <text:p text:style-name="P2">SP nr 10</text:p>
        </text:list-item>
        <text:list-item>
          <text:p text:style-name="P2">SP nr 6</text:p>
        </text:list-item>
        <text:list-item>
          <text:p text:style-name="P2">SP Smardzewice</text:p>
        </text:list-item>
      </text:list>
      <text:p text:style-name="Standard"/>
      <text:p text:style-name="Standard">Bieg na 60m chłopców grupa III</text:p>
      <text:list xml:id="list2101204361401147458" text:style-name="L3">
        <text:list-item>
          <text:p text:style-name="P3">SP nr 10</text:p>
        </text:list-item>
        <text:list-item>
          <text:p text:style-name="P3">SP nr 3</text:p>
        </text:list-item>
      </text:list>
      <text:p text:style-name="Standard"><text:s text:c="6"/>2. <text:s text:c="2"/>SP nr 1</text:p>
      <text:p text:style-name="Standard"/>
      <text:p text:style-name="Standard">Bieg na 60m chłopców grupa IV</text:p>
      <text:list xml:id="list8219194164004556682" text:style-name="L4">
        <text:list-item>
          <text:p text:style-name="P4">ZSP nr 8</text:p>
        </text:list-item>
        <text:list-item>
          <text:p text:style-name="P4">ZSP nr 1</text:p>
        </text:list-item>
        <text:list-item>
          <text:p text:style-name="P4">ZSP nr 1</text:p>
        </text:list-item>
      </text:list>
      <text:p text:style-name="Standard"/>
      <text:p text:style-name="Standard">Bieg na 200m chłopców grupa III</text:p>
      <text:list xml:id="list6680475220103149448" text:style-name="L5">
        <text:list-item>
          <text:p text:style-name="P5">SP Lubochnia</text:p>
        </text:list-item>
        <text:list-item>
          <text:p text:style-name="P5">SP nr 11</text:p>
        </text:list-item>
        <text:list-item>
          <text:p text:style-name="P5">SP nr 1</text:p>
        </text:list-item>
      </text:list>
      <text:p text:style-name="Standard"/>
      <text:p text:style-name="Standard">Bieg na 400m chłopców grupa IV</text:p>
      <text:list xml:id="list1869222936106475209" text:style-name="L6">
        <text:list-item>
          <text:p text:style-name="P6">ZSP nr 1</text:p>
        </text:list-item>
        <text:list-item>
          <text:p text:style-name="P6">I LO</text:p>
        </text:list-item>
        <text:list-item>
          <text:p text:style-name="P6">I LO</text:p>
        </text:list-item>
      </text:list>
      <text:p text:style-name="Standard"/>
      <text:p text:style-name="Standard">Bieg na 1000m chłopców grupa II</text:p>
      <text:list xml:id="list9186966186044319276" text:style-name="L7">
        <text:list-item>
          <text:p text:style-name="P7">SP Smardzewice</text:p>
        </text:list-item>
        <text:list-item>
          <text:p text:style-name="P7">ZSiP Czerniewice</text:p>
        </text:list-item>
        <text:list-item>
          <text:p text:style-name="P7">SP Ujazd</text:p>
        </text:list-item>
      </text:list>
      <text:p text:style-name="Standard"/>
      <text:p text:style-name="Standard">Bieg na 1000m chłopców grupa III</text:p>
      <text:list xml:id="list8029226621281430192" text:style-name="L8">
        <text:list-item>
          <text:p text:style-name="P8">SP Wiaderno</text:p>
        </text:list-item>
        <text:list-item>
          <text:p text:style-name="P8">SP nr 6</text:p>
        </text:list-item>
        <text:list-item>
          <text:p text:style-name="P8">SP Zawada</text:p>
        </text:list-item>
      </text:list>
      <text:p text:style-name="Standard"/>
      <text:p text:style-name="Standard">Bieg na 1500m chłopców grupa IV</text:p>
      <text:list xml:id="list5704705281635930228" text:style-name="L9">
        <text:list-item>
          <text:p text:style-name="P9">LO THOMAS</text:p>
        </text:list-item>
        <text:list-item>
          <text:p text:style-name="P9">ZSP nr 8</text:p>
        </text:list-item>
        <text:list-item>
          <text:p text:style-name="P9">ZSP nr 1</text:p>
        </text:list-item>
      </text:list>
      <text:p text:style-name="Standard"/>
      <text:p text:style-name="Standard">Sztafeta 4x200 chłopców grupa II</text:p>
      <text:list xml:id="list1474461929583932891" text:style-name="L10">
        <text:list-item>
          <text:p text:style-name="P10">SP nr 10</text:p>
        </text:list-item>
        <text:list-item>
          <text:p text:style-name="P10">SP nr 12</text:p>
        </text:list-item>
        <text:list-item>
          <text:p text:style-name="P10">SP Wiaderno </text:p>
        </text:list-item>
      </text:list>
      <text:p text:style-name="Standard"/>
      <text:p text:style-name="Standard"/>
      <text:p text:style-name="Standard"/>
      <text:p text:style-name="Standard"><text:soft-page-break/>Sztafeta 4x200m chłopców grupa III</text:p>
      <text:list xml:id="list6387093493198916568" text:style-name="L11">
        <text:list-item>
          <text:p text:style-name="P11">SP nr 11</text:p>
        </text:list-item>
        <text:list-item>
          <text:p text:style-name="P11">SP nr 3</text:p>
        </text:list-item>
        <text:list-item>
          <text:p text:style-name="P11">SP nr 10</text:p>
        </text:list-item>
      </text:list>
      <text:p text:style-name="Standard"/>
      <text:p text:style-name="Standard">Sztafeta 4x200m chłopców grupa IV</text:p>
      <text:list xml:id="list4296922873005500261" text:style-name="L12">
        <text:list-item>
          <text:p text:style-name="P12">ZSP nr 1</text:p>
        </text:list-item>
        <text:list-item>
          <text:p text:style-name="P12">II LO</text:p>
        </text:list-item>
        <text:list-item>
          <text:p text:style-name="P12">I LO</text:p>
        </text:list-item>
      </text:list>
      <text:p text:style-name="Standard"/>
      <text:p text:style-name="Standard">Bieg na 60m dziewcząt grupa I</text:p>
      <text:list xml:id="list7897226737677242209" text:style-name="L13">
        <text:list-item>
          <text:p text:style-name="P13">SP nr 8</text:p>
        </text:list-item>
        <text:list-item>
          <text:p text:style-name="P13">SP nr 11</text:p>
        </text:list-item>
        <text:list-item>
          <text:p text:style-name="P13">SP Ujazd</text:p>
        </text:list-item>
      </text:list>
      <text:p text:style-name="Standard"/>
      <text:p text:style-name="Standard">Bieg na 60m dziewcząt grupa II</text:p>
      <text:list xml:id="list6901409584165040231" text:style-name="L14">
        <text:list-item>
          <text:p text:style-name="P14">SP nr 6</text:p>
        </text:list-item>
        <text:list-item>
          <text:p text:style-name="P14">SP nr 6</text:p>
        </text:list-item>
        <text:list-item>
          <text:p text:style-name="P14">SP nr 1</text:p>
        </text:list-item>
      </text:list>
      <text:p text:style-name="Standard"/>
      <text:p text:style-name="Standard">Bieg na 60m dziewcząt grupa III</text:p>
      <text:list xml:id="list6146257856258976724" text:style-name="L15">
        <text:list-item>
          <text:p text:style-name="P15">SP nr 9</text:p>
        </text:list-item>
        <text:list-item>
          <text:p text:style-name="P15">SP nr 8</text:p>
        </text:list-item>
        <text:list-item>
          <text:p text:style-name="P15">SP Królowa Wola</text:p>
        </text:list-item>
      </text:list>
      <text:p text:style-name="Standard"/>
      <text:p text:style-name="Standard">Bieg na 60m dziewcząt grupa IV</text:p>
      <text:list xml:id="list2589658594663370150" text:style-name="L16">
        <text:list-item>
          <text:p text:style-name="P16">ZSP Nr 1</text:p>
        </text:list-item>
        <text:list-item>
          <text:p text:style-name="P16">ZSP nr 8</text:p>
        </text:list-item>
        <text:list-item>
          <text:p text:style-name="P16">I LO</text:p>
        </text:list-item>
      </text:list>
      <text:p text:style-name="Standard"/>
      <text:p text:style-name="Standard">Bieg na 200m dziewcząt grupa III</text:p>
      <text:list xml:id="list5204338606417131621" text:style-name="L17">
        <text:list-item>
          <text:p text:style-name="P17">SP nr 3</text:p>
        </text:list-item>
        <text:list-item>
          <text:p text:style-name="P17">SP nr 12</text:p>
        </text:list-item>
        <text:list-item>
          <text:p text:style-name="P17">Sp nr 8</text:p>
        </text:list-item>
      </text:list>
      <text:p text:style-name="Standard"/>
      <text:p text:style-name="Standard">Bieg na 400m dziewcząt grupa IV</text:p>
      <text:list xml:id="list3779226899436286067" text:style-name="L18">
        <text:list-item>
          <text:p text:style-name="P18">I LO</text:p>
        </text:list-item>
        <text:list-item>
          <text:p text:style-name="P18">I LO</text:p>
        </text:list-item>
        <text:list-item>
          <text:p text:style-name="P18">ZSP nr 1</text:p>
        </text:list-item>
      </text:list>
      <text:p text:style-name="Standard"/>
      <text:p text:style-name="Standard">Bieg na 600m dziewcząt grupa II</text:p>
      <text:list xml:id="list1834093016872680937" text:style-name="L19">
        <text:list-item>
          <text:p text:style-name="P19">ZsiP Czerniewice</text:p>
        </text:list-item>
        <text:list-item>
          <text:p text:style-name="P19">SP nr 12</text:p>
        </text:list-item>
        <text:list-item>
          <text:p text:style-name="P19">SP nr 13</text:p>
        </text:list-item>
      </text:list>
      <text:p text:style-name="Standard"/>
      <text:p text:style-name="Standard">Bieg na 600m dziewcząt grupa III</text:p>
      <text:list xml:id="list835165588826583445" text:style-name="L20">
        <text:list-item>
          <text:p text:style-name="P20">SP nr 11</text:p>
        </text:list-item>
        <text:list-item>
          <text:p text:style-name="P20">SP nr 12</text:p>
        </text:list-item>
        <text:list-item>
          <text:p text:style-name="P20">SP Wiaderno</text:p>
        </text:list-item>
      </text:list>
      <text:p text:style-name="Standard"/>
      <text:p text:style-name="Standard"/>
      <text:p text:style-name="Standard"/>
      <text:p text:style-name="Standard"><text:soft-page-break/>Bieg na 800m dziewcząt grupa IV</text:p>
      <text:list xml:id="list2156021488260946345" text:style-name="L21">
        <text:list-item>
          <text:p text:style-name="P21">LO THOMAS</text:p>
        </text:list-item>
        <text:list-item>
          <text:p text:style-name="P21">ZSP nr 1</text:p>
        </text:list-item>
        <text:list-item>
          <text:p text:style-name="P21">II LO</text:p>
        </text:list-item>
      </text:list>
      <text:p text:style-name="Standard"/>
      <text:p text:style-name="Standard">Sztafeta 4x200m dziewcząt grupa II</text:p>
      <text:list xml:id="list6473248888284987424" text:style-name="L22">
        <text:list-item>
          <text:p text:style-name="P22">SP nr 1</text:p>
        </text:list-item>
        <text:list-item>
          <text:p text:style-name="P22">SP nr 6</text:p>
        </text:list-item>
        <text:list-item>
          <text:p text:style-name="P22">SP Ujazd</text:p>
        </text:list-item>
      </text:list>
      <text:p text:style-name="Standard"/>
      <text:p text:style-name="Standard">Sztafeta 4x200m dziewcząt grupa III</text:p>
      <text:list xml:id="list7450033985617610367" text:style-name="L23">
        <text:list-item>
          <text:p text:style-name="P23">SP nr 3</text:p>
        </text:list-item>
        <text:list-item>
          <text:p text:style-name="P23">SP nr 12</text:p>
        </text:list-item>
        <text:list-item>
          <text:p text:style-name="P23">SP nr 10</text:p>
        </text:list-item>
      </text:list>
      <text:p text:style-name="Standard"/>
      <text:p text:style-name="Standard">Sztafeta 4x200m dziewcząt grupa IV</text:p>
      <text:list xml:id="list1541241705563928822" text:style-name="L24">
        <text:list-item>
          <text:p text:style-name="P24">ZSP nr 8</text:p>
        </text:list-item>
        <text:list-item>
          <text:p text:style-name="P24">I LO</text:p>
        </text:list-item>
        <text:list-item>
          <text:p text:style-name="P24">ZSP nr 1</text:p>
        </text:list-item>
      </text:list>
      <text:p text:style-name="Standard"/>
      <text:p text:style-name="Standard">Skok w dal chłopców grupa I</text:p>
      <text:list xml:id="list7496651837542723656" text:style-name="L25">
        <text:list-item>
          <text:p text:style-name="P25">SP Wiaderno</text:p>
        </text:list-item>
        <text:list-item>
          <text:p text:style-name="P25">SP Ujazd</text:p>
        </text:list-item>
        <text:list-item>
          <text:p text:style-name="P25">SP Wiaderno</text:p>
        </text:list-item>
      </text:list>
      <text:p text:style-name="Standard"/>
      <text:p text:style-name="Standard">Skok w dal chłopców grupa II</text:p>
      <text:list xml:id="list1268310846248874043" text:style-name="L26">
        <text:list-item>
          <text:p text:style-name="P26">SP nr 6</text:p>
        </text:list-item>
        <text:list-item>
          <text:p text:style-name="P26">SP nr 10</text:p>
        </text:list-item>
        <text:list-item>
          <text:p text:style-name="P26">SP Smardzewice</text:p>
        </text:list-item>
      </text:list>
      <text:p text:style-name="Standard"/>
      <text:p text:style-name="Standard">Skok w dal chłopców grupa III</text:p>
      <text:p text:style-name="Standard"/>
      <text:p text:style-name="Standard">Nie ma wpisanych wyników</text:p>
      <text:p text:style-name="Standard"/>
      <text:p text:style-name="Standard">Skok w dal chłopców grupa IV</text:p>
      <text:list xml:id="list6495826605605021368" text:style-name="L27">
        <text:list-item>
          <text:p text:style-name="P27">ZSP nr 1</text:p>
        </text:list-item>
        <text:list-item>
          <text:p text:style-name="P27">ZSP nr 6</text:p>
        </text:list-item>
        <text:list-item>
          <text:p text:style-name="P27">LO THOMAS</text:p>
        </text:list-item>
      </text:list>
      <text:p text:style-name="Standard"/>
      <text:p text:style-name="Standard">Pchnięcie kula chłopców grupa III</text:p>
      <text:list xml:id="list6028391308628320301" text:style-name="L28">
        <text:list-item>
          <text:p text:style-name="P28">SP nr 9</text:p>
        </text:list-item>
        <text:list-item>
          <text:p text:style-name="P28">SP nr 12</text:p>
        </text:list-item>
        <text:list-item>
          <text:p text:style-name="P28">SP nr 11</text:p>
        </text:list-item>
      </text:list>
      <text:p text:style-name="Standard"/>
      <text:p text:style-name="Standard">Pchnięcie kula chłopców grupa IV</text:p>
      <text:list xml:id="list303338268704544771" text:style-name="L29">
        <text:list-item>
          <text:p text:style-name="P29">ZSP nr 1</text:p>
        </text:list-item>
        <text:list-item>
          <text:p text:style-name="P29">ZSP nr 1</text:p>
        </text:list-item>
        <text:list-item>
          <text:p text:style-name="P29">I LO</text:p>
        </text:list-item>
      </text:list>
      <text:p text:style-name="Standard"/>
      <text:p text:style-name="Standard"/>
      <text:p text:style-name="Standard"/>
      <text:p text:style-name="Standard"/>
      <text:p text:style-name="Standard"><text:soft-page-break/>Skok w dal dziewcząt grupa I</text:p>
      <text:list xml:id="list8979872010221394790" text:style-name="L30">
        <text:list-item>
          <text:p text:style-name="P30">SP Lipie</text:p>
        </text:list-item>
        <text:list-item>
          <text:p text:style-name="P30">SP nr 8</text:p>
        </text:list-item>
        <text:list-item>
          <text:p text:style-name="P30">SP nr 8</text:p>
        </text:list-item>
      </text:list>
      <text:p text:style-name="Standard"/>
      <text:p text:style-name="Standard">Skok w dal dziewcząt grupa II</text:p>
      <text:list xml:id="list2943623191299363111" text:style-name="L31">
        <text:list-item>
          <text:p text:style-name="P31">SP nr 6</text:p>
        </text:list-item>
        <text:list-item>
          <text:p text:style-name="P31">SP Wiaderno</text:p>
        </text:list-item>
        <text:list-item>
          <text:p text:style-name="P31">SP nr 11</text:p>
        </text:list-item>
      </text:list>
      <text:p text:style-name="Standard"/>
      <text:p text:style-name="Standard">Skok w dal dziewcząt grupa III</text:p>
      <text:p text:style-name="Standard"/>
      <text:p text:style-name="Standard">Nie wpisane wyniki</text:p>
      <text:p text:style-name="Standard"/>
      <text:p text:style-name="Standard">Skok w dal dziewcząt grupa IV</text:p>
      <text:list xml:id="list5667484643484489045" text:style-name="L32">
        <text:list-item>
          <text:p text:style-name="P32">ZSP nr 8</text:p>
        </text:list-item>
        <text:list-item>
          <text:p text:style-name="P32">I LO</text:p>
        </text:list-item>
        <text:list-item>
          <text:p text:style-name="P32">ZSP nr 8</text:p>
        </text:list-item>
      </text:list>
      <text:p text:style-name="Standard"/>
      <text:p text:style-name="Standard">Pchnięcie kula dziewcząt grupa III</text:p>
      <text:list xml:id="list1005190864870636926" text:style-name="L33">
        <text:list-item>
          <text:p text:style-name="P33">SP nr 3</text:p>
        </text:list-item>
        <text:list-item>
          <text:p text:style-name="P33">SP nr 3</text:p>
        </text:list-item>
        <text:list-item>
          <text:p text:style-name="P33">SP nr 3</text:p>
        </text:list-item>
      </text:list>
      <text:p text:style-name="Standard"/>
      <text:p text:style-name="Standard">Pchnięcie kula dziewcząt grupa IV</text:p>
      <text:list xml:id="list2573116220206094815" text:style-name="L34">
        <text:list-item>
          <text:p text:style-name="P34">ZSP nr 1</text:p>
        </text:list-item>
        <text:list-item>
          <text:p text:style-name="P34">ZSP nr 1</text:p>
        </text:list-item>
        <text:list-item>
          <text:p text:style-name="P34">I LO</text:p>
        </text:list-item>
      </text:list>
      <text:p text:style-name="Standard"/>
      <text:p text:style-name="Standard"/>
      <text:p text:style-name="Standard"/>
      <text:p text:style-name="Standard"/>
      <text:p text:style-name="Standard">Klasyfikacja medalowa I Olimpiady dzieci i młodzieży Powiatu Tomaszowskiego</text:p>
      <text:p text:style-name="Standard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 table:number-columns-repeated="2"/>
        <table:table-column table:style-name="Tabela1.F"/>
        <table:table-row>
          <table:table-cell table:style-name="Tabela1.A1" office:value-type="string">
            <text:p text:style-name="Table_20_Contents">Lp.</text:p>
          </table:table-cell>
          <table:table-cell table:style-name="Tabela1.A1" office:value-type="string">
            <text:p text:style-name="Table_20_Contents">Nazwa Szkoły</text:p>
          </table:table-cell>
          <table:table-cell table:style-name="Tabela1.A1" office:value-type="string">
            <text:p text:style-name="Table_20_Contents">Złoto</text:p>
          </table:table-cell>
          <table:table-cell table:style-name="Tabela1.A1" office:value-type="string">
            <text:p text:style-name="Table_20_Contents">Srebro</text:p>
          </table:table-cell>
          <table:table-cell table:style-name="Tabela1.A1" office:value-type="string">
            <text:p text:style-name="Table_20_Contents">Brąz</text:p>
          </table:table-cell>
          <table:table-cell table:style-name="Tabela1.F1" office:value-type="string">
            <text:p text:style-name="Table_20_Contents">Suma</text:p>
          </table:table-cell>
        </table:table-row>
        <table:table-row>
          <table:table-cell table:style-name="Tabela1.A2" office:value-type="float" office:value="1">
            <text:p text:style-name="Table_20_Contents">1</text:p>
          </table:table-cell>
          <table:table-cell table:style-name="Tabela1.B2" office:value-type="string">
            <text:p text:style-name="Table_20_Contents">ZSP Nr 1</text:p>
          </table:table-cell>
          <table:table-cell table:style-name="Tabela1.A2" office:value-type="float" office:value="6">
            <text:p text:style-name="P35">6</text:p>
          </table:table-cell>
          <table:table-cell table:style-name="Tabela1.A2" office:value-type="float" office:value="4">
            <text:p text:style-name="P35">4</text:p>
          </table:table-cell>
          <table:table-cell table:style-name="Tabela1.A2" office:value-type="float" office:value="4">
            <text:p text:style-name="P35">4</text:p>
          </table:table-cell>
          <table:table-cell table:style-name="Tabela1.F2" office:value-type="float" office:value="14">
            <text:p text:style-name="P35">14</text:p>
          </table:table-cell>
        </table:table-row>
        <table:table-row>
          <table:table-cell table:style-name="Tabela1.A2" office:value-type="float" office:value="2">
            <text:p text:style-name="Table_20_Contents">2</text:p>
          </table:table-cell>
          <table:table-cell table:style-name="Tabela1.B2" office:value-type="string">
            <text:p text:style-name="Table_20_Contents">SP Nr 6</text:p>
          </table:table-cell>
          <table:table-cell table:style-name="Tabela1.A2" office:value-type="float" office:value="3">
            <text:p text:style-name="P35">3</text:p>
          </table:table-cell>
          <table:table-cell table:style-name="Tabela1.A2" office:value-type="float" office:value="4">
            <text:p text:style-name="P35">4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7">
            <text:p text:style-name="P35">7</text:p>
          </table:table-cell>
        </table:table-row>
        <table:table-row>
          <table:table-cell table:style-name="Tabela1.A2" office:value-type="float" office:value="3">
            <text:p text:style-name="Table_20_Contents">3</text:p>
          </table:table-cell>
          <table:table-cell table:style-name="Tabela1.B2" office:value-type="string">
            <text:p text:style-name="Table_20_Contents">SP Nr 3</text:p>
          </table:table-cell>
          <table:table-cell table:style-name="Tabela1.A2" office:value-type="float" office:value="3">
            <text:p text:style-name="P35">3</text:p>
          </table:table-cell>
          <table:table-cell table:style-name="Tabela1.A2" office:value-type="float" office:value="3">
            <text:p text:style-name="P35">3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7">
            <text:p text:style-name="P35">7</text:p>
          </table:table-cell>
        </table:table-row>
        <table:table-row>
          <table:table-cell table:style-name="Tabela1.A2" office:value-type="float" office:value="4">
            <text:p text:style-name="Table_20_Contents">4</text:p>
          </table:table-cell>
          <table:table-cell table:style-name="Tabela1.B2" office:value-type="string">
            <text:p text:style-name="Table_20_Contents">ZSP Nr 8</text:p>
          </table:table-cell>
          <table:table-cell table:style-name="Tabela1.A2" office:value-type="float" office:value="3">
            <text:p text:style-name="P35">3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6">
            <text:p text:style-name="P35">6</text:p>
          </table:table-cell>
        </table:table-row>
        <table:table-row>
          <table:table-cell table:style-name="Tabela1.A2" office:value-type="float" office:value="5">
            <text:p text:style-name="Table_20_Contents">5</text:p>
          </table:table-cell>
          <table:table-cell table:style-name="Tabela1.B2" office:value-type="string">
            <text:p text:style-name="Table_20_Contents">SP Nr 10</text:p>
          </table:table-cell>
          <table:table-cell table:style-name="Tabela1.A2" office:value-type="float" office:value="3">
            <text:p text:style-name="P35">3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2">
            <text:p text:style-name="P35">2</text:p>
          </table:table-cell>
          <table:table-cell table:style-name="Tabela1.F2" office:value-type="float" office:value="6">
            <text:p text:style-name="P35">6</text:p>
          </table:table-cell>
        </table:table-row>
        <table:table-row>
          <table:table-cell table:style-name="Tabela1.A2" office:value-type="float" office:value="6">
            <text:p text:style-name="Table_20_Contents">6</text:p>
          </table:table-cell>
          <table:table-cell table:style-name="Tabela1.B2" office:value-type="string">
            <text:p text:style-name="Table_20_Contents">SP Nr 11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2">
            <text:p text:style-name="P35">2</text:p>
          </table:table-cell>
          <table:table-cell table:style-name="Tabela1.F2" office:value-type="float" office:value="6">
            <text:p text:style-name="P35">6</text:p>
          </table:table-cell>
        </table:table-row>
        <table:table-row>
          <table:table-cell table:style-name="Tabela1.A2" office:value-type="float" office:value="7">
            <text:p text:style-name="Table_20_Contents">7</text:p>
          </table:table-cell>
          <table:table-cell table:style-name="Tabela1.B2" office:value-type="string">
            <text:p text:style-name="Table_20_Contents">SP Wiaderno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3">
            <text:p text:style-name="P35">3</text:p>
          </table:table-cell>
          <table:table-cell table:style-name="Tabela1.F2" office:value-type="float" office:value="6">
            <text:p text:style-name="P35">6</text:p>
          </table:table-cell>
        </table:table-row>
        <table:table-row>
          <table:table-cell table:style-name="Tabela1.A2" office:value-type="float" office:value="8">
            <text:p text:style-name="Table_20_Contents">8</text:p>
          </table:table-cell>
          <table:table-cell table:style-name="Tabela1.B2" office:value-type="string">
            <text:p text:style-name="Table_20_Contents">LO THOMAS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3">
            <text:p text:style-name="P35">3</text:p>
          </table:table-cell>
        </table:table-row>
        <table:table-row>
          <table:table-cell table:style-name="Tabela1.A2" office:value-type="float" office:value="9">
            <text:p text:style-name="Table_20_Contents">9</text:p>
          </table:table-cell>
          <table:table-cell table:style-name="Tabela1.B2" office:value-type="string">
            <text:p text:style-name="Table_20_Contents">SP Nr 9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2">
            <text:p text:style-name="P35">2</text:p>
          </table:table-cell>
        </table:table-row>
        <table:table-row>
          <table:table-cell table:style-name="Tabela1.A2" office:value-type="float" office:value="10">
            <text:p text:style-name="Table_20_Contents">10</text:p>
          </table:table-cell>
          <table:table-cell table:style-name="Tabela1.B2" office:value-type="string">
            <text:p text:style-name="Table_20_Contents">I LO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4">
            <text:p text:style-name="P35">4</text:p>
          </table:table-cell>
          <table:table-cell table:style-name="Tabela1.A2" office:value-type="float" office:value="5">
            <text:p text:style-name="P35">5</text:p>
          </table:table-cell>
          <table:table-cell table:style-name="Tabela1.F2" office:value-type="float" office:value="10">
            <text:p text:style-name="P35">10</text:p>
          </table:table-cell>
        </table:table-row>
        <table:table-row>
          <table:table-cell table:style-name="Tabela1.A2" office:value-type="float" office:value="11">
            <text:p text:style-name="Table_20_Contents">11</text:p>
          </table:table-cell>
          <table:table-cell table:style-name="Tabela1.B2" office:value-type="string">
            <text:p text:style-name="Table_20_Contents">SP Nr 8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2">
            <text:p text:style-name="P35">2</text:p>
          </table:table-cell>
          <table:table-cell table:style-name="Tabela1.A2" office:value-type="float" office:value="2">
            <text:p text:style-name="P35">2</text:p>
          </table:table-cell>
          <table:table-cell table:style-name="Tabela1.F2" office:value-type="float" office:value="5">
            <text:p text:style-name="P35">5</text:p>
          </table:table-cell>
        </table:table-row>
        <table:table-row>
          <table:table-cell table:style-name="Tabela1.A2" office:value-type="float" office:value="12">
            <text:p text:style-name="Table_20_Contents">12</text:p>
          </table:table-cell>
          <table:table-cell table:style-name="Tabela1.B2" office:value-type="string">
            <text:p text:style-name="Table_20_Contents">ZSiP Czerniewice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2">
            <text:p text:style-name="P35">2</text:p>
          </table:table-cell>
        </table:table-row>
        <text:soft-page-break/>
        <table:table-row>
          <table:table-cell table:style-name="Tabela1.A2" office:value-type="float" office:value="13">
            <text:p text:style-name="Table_20_Contents">13</text:p>
          </table:table-cell>
          <table:table-cell table:style-name="Tabela1.B2" office:value-type="string">
            <text:p text:style-name="Table_20_Contents">SP Nr 1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4">
            <text:p text:style-name="P35">4</text:p>
          </table:table-cell>
          <table:table-cell table:style-name="Tabela1.F2" office:value-type="float" office:value="5">
            <text:p text:style-name="P35">5</text:p>
          </table:table-cell>
        </table:table-row>
        <table:table-row>
          <table:table-cell table:style-name="Tabela1.A2" office:value-type="float" office:value="14">
            <text:p text:style-name="Table_20_Contents">14</text:p>
          </table:table-cell>
          <table:table-cell table:style-name="Tabela1.B2" office:value-type="string">
            <text:p text:style-name="Table_20_Contents">SP Smardzewice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2">
            <text:p text:style-name="P35">2</text:p>
          </table:table-cell>
          <table:table-cell table:style-name="Tabela1.F2" office:value-type="float" office:value="3">
            <text:p text:style-name="P35">3</text:p>
          </table:table-cell>
        </table:table-row>
        <table:table-row>
          <table:table-cell table:style-name="Tabela1.A2" office:value-type="float" office:value="15">
            <text:p text:style-name="Table_20_Contents">15</text:p>
          </table:table-cell>
          <table:table-cell table:style-name="Tabela1.B2" office:value-type="string">
            <text:p text:style-name="Table_20_Contents">SP Nr 7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15">
            <text:p text:style-name="Table_20_Contents">15</text:p>
          </table:table-cell>
          <table:table-cell table:style-name="Tabela1.B2" office:value-type="string">
            <text:p text:style-name="Table_20_Contents">SP Lipie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15">
            <text:p text:style-name="Table_20_Contents">15</text:p>
          </table:table-cell>
          <table:table-cell table:style-name="Tabela1.B2" office:value-type="string">
            <text:p text:style-name="Table_20_Contents">SP Lubochnia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18">
            <text:p text:style-name="Table_20_Contents">18</text:p>
          </table:table-cell>
          <table:table-cell table:style-name="Tabela1.B2" office:value-type="string">
            <text:p text:style-name="Table_20_Contents">SP nr 12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7">
            <text:p text:style-name="P35">7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7">
            <text:p text:style-name="P35">7</text:p>
          </table:table-cell>
        </table:table-row>
        <table:table-row>
          <table:table-cell table:style-name="Tabela1.A2" office:value-type="float" office:value="19">
            <text:p text:style-name="Table_20_Contents">19</text:p>
          </table:table-cell>
          <table:table-cell table:style-name="Tabela1.B2" office:value-type="string">
            <text:p text:style-name="Table_20_Contents">SP Ujazd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3">
            <text:p text:style-name="P35">3</text:p>
          </table:table-cell>
          <table:table-cell table:style-name="Tabela1.F2" office:value-type="float" office:value="4">
            <text:p text:style-name="P35">4</text:p>
          </table:table-cell>
        </table:table-row>
        <table:table-row>
          <table:table-cell table:style-name="Tabela1.A2" office:value-type="float" office:value="20">
            <text:p text:style-name="Table_20_Contents">20</text:p>
          </table:table-cell>
          <table:table-cell table:style-name="Tabela1.B2" office:value-type="string">
            <text:p text:style-name="Table_20_Contents">II LO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2">
            <text:p text:style-name="P35">2</text:p>
          </table:table-cell>
        </table:table-row>
        <table:table-row>
          <table:table-cell table:style-name="Tabela1.A2" office:value-type="float" office:value="21">
            <text:p text:style-name="Table_20_Contents">21</text:p>
          </table:table-cell>
          <table:table-cell table:style-name="Tabela1.B2" office:value-type="string">
            <text:p text:style-name="Table_20_Contents">ZSP Nr 6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A2" office:value-type="float" office:value="0">
            <text:p text:style-name="P35">0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22">
            <text:p text:style-name="Table_20_Contents">22</text:p>
          </table:table-cell>
          <table:table-cell table:style-name="Tabela1.B2" office:value-type="string">
            <text:p text:style-name="Table_20_Contents">SP Zawada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22">
            <text:p text:style-name="Table_20_Contents">22</text:p>
          </table:table-cell>
          <table:table-cell table:style-name="Tabela1.B2" office:value-type="string">
            <text:p text:style-name="Table_20_Contents">SP Królowa Wola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1">
            <text:p text:style-name="P35">1</text:p>
          </table:table-cell>
        </table:table-row>
        <table:table-row>
          <table:table-cell table:style-name="Tabela1.A2" office:value-type="float" office:value="22">
            <text:p text:style-name="Table_20_Contents">22</text:p>
          </table:table-cell>
          <table:table-cell table:style-name="Tabela1.B2" office:value-type="string">
            <text:p text:style-name="Table_20_Contents">SP Nr 13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0">
            <text:p text:style-name="P35">0</text:p>
          </table:table-cell>
          <table:table-cell table:style-name="Tabela1.A2" office:value-type="float" office:value="1">
            <text:p text:style-name="P35">1</text:p>
          </table:table-cell>
          <table:table-cell table:style-name="Tabela1.F2" office:value-type="float" office:value="1">
            <text:p text:style-name="P35">1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Damian Adamiec</meta:initial-creator>
    <meta:creation-date>2019-05-31T09:38:42.79</meta:creation-date>
    <dc:date>2019-05-31T10:50:27.24</dc:date>
    <dc:creator>Damian Adamiec</dc:creator>
    <meta:editing-duration>PT1H11M44S</meta:editing-duration>
    <meta:editing-cycles>2</meta:editing-cycles>
    <meta:generator>OpenOffice/4.1.2$Win32 OpenOffice.org_project/412m3$Build-9782</meta:generator>
    <meta:document-statistic meta:table-count="1" meta:image-count="0" meta:object-count="0" meta:page-count="5" meta:paragraph-count="291" meta:word-count="786" meta:character-count="2631"/>
  </office:meta>
</office:document-meta>
</file>